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/>
    </style:style>
  </office:automatic-styles>
  <office:body>
    <office:text text:use-soft-page-breaks="true">
      <text:p text:style-name="P1">Vážení, žádám Vás o zaslání:</text:p>
      <text:p text:style-name="Normální">- zápis ze zasedání OZ konaného dne 30.4.2025</text:p>
      <text:p text:style-name="Normální">Děkuji</text:p>
      <text:p text:style-name="Normální">Žadatel:</text:p>
      <text:p text:style-name="Normální">Jiří Březa</text:p>
      <text:p text:style-name="Normální">Nar. 26.6.1976</text:p>
      <text:p text:style-name="Normální">Heřmánky 263</text:p>
      <text:p text:style-name="Normální">742 35, Odry</text:p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2F5496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2F5496"/>
    </style:style>
    <style:style style:name="Výraznýcitát" style:display-name="Výrazný citát" style:family="paragraph" style:parent-style-name="Normální" style:next-style-name="Normální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2F5496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Roman Münster</meta:initial-creator>
    <dc:creator>Roman Münster</dc:creator>
    <meta:creation-date>2025-06-02T13:21:00Z</meta:creation-date>
    <dc:date>2025-06-02T13:23:00Z</dc:date>
    <meta:template xlink:href="Normal" xlink:type="simple"/>
    <meta:editing-cycles>1</meta:editing-cycles>
    <meta:editing-duration>PT120S</meta:editing-duration>
    <meta:document-statistic meta:page-count="1" meta:paragraph-count="1" meta:word-count="20" meta:character-count="143" meta:row-count="1" meta:non-whitespace-character-count="124"/>
  </office:meta>
</office:document-meta>
</file>